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токол-публичных-слушаний-по-проекту-внесения-изменений-в-правила-землепользования-и-застройки-города-москвы-в-отношении-территории-по-адресу-новокосинская-ул.-вл.306-кадастровый-номер-7703000900415326"/>Протокол публичных слушаний по проекту внесения изменений в правила землепользования и застройки города Москвы в отношении территории по адресу: Новокосинская ул., вл.30/6 (кадастровый номер 77:03:0009004:15326)<text:bookmark-end text:name="протокол-публичных-слушаний-по-проекту-внесения-изменений-в-правила-землепользования-и-застройки-города-москвы-в-отношении-территории-по-адресу-новокосинская-ул.-вл.306-кадастровый-номер-7703000900415326"/></text:h>
      <text:p text:style-name="First_20_paragraph">20.08.2018</text:p>
      <text:p text:style-name="Text_20_body"><text:line-break/></text:p>
      <text:p text:style-name="Text_20_body"><text:a xlink:type="simple" xlink:href="/presscenter/newspaper-novokosino/the-newspaper-pdf/Протокол%20Новокосинская%2030.6.pdf" office:name=""><text:span text:style-name="Definition">Протокол публичных слушаний по проекту внесения изменений в правила землепользования и застройки города Москвы в отношении территории по адресу: Новокосинская ул., вл.30/6 (кадастровый номер 77:03:0009004:15326)</text:span></text:a></text:p>
      <text:p text:style-name="Text_20_body"><text:line-break/></text:p>
      <text:p text:style-name="Text_20_body">Адрес страницы: <text:a xlink:type="simple" xlink:href="http://novokosino.mos.ru/public-hearings/protocol-public-hearings/detail/7518295.html" office:name=""><text:span text:style-name="Definition">http://novokosino.mos.ru/public-hearings/protocol-public-hearings/detail/7518295.html</text:span></text:a></text:p>
      <text:p text:style-name="Text_20_body"><text:a xlink:type="simple" xlink:href="http://novokosino.mos.ru" office:name=""><text:span text:style-name="Definition">Управа района Новокос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9T05:21:56Z</meta:creation-date>
    <dc:date>2023-07-09T05:21:56Z</dc:date>
  </office:meta>
</office:document-meta>
</file>