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градостроительных-планов-земельных-участков-по-адресам-ул.-новокосинская-вл.13а-вл.13-а-вл.13б-предусматривающие-размещение-учебного-корпуса-на-400-мест"/>Оповещение о проведении публичных слушаний по проекту Градостроительных планов земельных участков по адресам: ул. Новокосинская, вл.13А, вл.13-А, вл.13Б, предусматривающие размещение учебного корпуса на 400 мест<text:bookmark-end text:name="оповещение-о-проведении-публичных-слушаний-по-проекту-градостроительных-планов-земельных-участков-по-адресам-ул.-новокосинская-вл.13а-вл.13-а-вл.13б-предусматривающие-размещение-учебного-корпуса-на-400-мест"/></text:h>
      <text:p text:style-name="First_20_paragraph">20.10.2016</text:p>
      <text:p text:style-name="Text_20_body">На публичные слушания представляются проекты Градостроительных планов земельных участков по адресам: ул. Новокосинская, вл.13А, вл.13-А, вл.13Б, предусматривающие размещение учебного корпуса на 400 мест.</text:p>
      <text:p text:style-name="Text_20_body">Информационные материалы по теме публичных слушаний представлены на экспозиции в период <text:span text:style-name="T1">с 31 октября по 9 ноября 2016 года</text:span> в здании управы района Новокосино (конференц-зал) по адресу: ул. Суздальская, д.20.</text:p>
      <text:p text:style-name="Text_20_body">Часы работы экспозиции: в будние дни с 09:00 до 18:00, на выставке проводится консультация по теме публичных слушаний.</text:p>
      <text:p text:style-name="Text_20_body">Собрание участников публичных слушаний состоится <text:span text:style-name="T1">17 ноября 2016 года в 19:00</text:span> в здании управы района Новокосино (конференц-зал) по адресу: ул. Суздальская, д.20.</text:p>
      <text:p text:style-name="Text_20_body">Время начала регистрации участников собрания — 18:00.</text:p>
      <text:p text:style-name="Text_20_body">В период проведения экспозиции и публичных слушаний участники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записи в книге регистрации участвующих в собрании участников публичных слушаний;</text:p>
      <text:p text:style-name="Text_20_body">- подачи в ходе собрания участников публичных слушаний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 и замечаний в Окружную комиссию.</text:p>
      <text:p text:style-name="Text_20_body"><text:span text:style-name="T1">Номера контактных справочных телефонов: (499)780-73-72; (495)702-51-01.</text:span></text:p>
      <text:p text:style-name="Text_20_body">Почтовый адрес Окружной комиссии в Восточном административном округе города Москвы: 107076, г. Москва, Преображенская пл., д.9.</text:p>
      <text:p text:style-name="Text_20_body">Электронный адрес Окружной комиссии в Восточном административном округе города Москвы: <text:a xlink:type="simple" xlink:href="mailto:okruzhnaya-komissia-vao@yandex.ru" office:name=""><text:span text:style-name="Definition">okruzhnaya-komissia-vao@yandex.ru</text:span></text:a></text:p>
      <text:p text:style-name="Text_20_body">Информационные материалы:<text:a xlink:type="simple" xlink:href="/presscenter/newspaper-novokosino/the-newspaper-pdf/градостр%20план.pdf" office:name=""><text:span text:style-name="Definition"> </text:span></text:a><text:a xlink:type="simple" xlink:href="/presscenter/newspaper-novokosino/the-newspaper-pdf/градостр%20план.pdf" office:name=""><text:span text:style-name="Definition">Проекты градостроительных планов земельных участков</text:span></text:a></text:p>
      <text:p text:style-name="Text_20_body"><text:line-break/></text:p>
      <text:p text:style-name="Text_20_body">Адрес страницы: <text:a xlink:type="simple" xlink:href="http://novokosino.mos.ru/public-hearings/notification-of-the-public-hearing/detail/4000008.html" office:name=""><text:span text:style-name="Definition">http://novokosino.mos.ru/public-hearings/notification-of-the-public-hearing/detail/4000008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3T12:17:39Z</meta:creation-date>
    <dc:date>2024-08-13T12:17:39Z</dc:date>
  </office:meta>
</office:document-meta>
</file>