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техническим-причинам-изменены-сроки-проведения-публичных-слушаний-по-проекту-схемы-теплоснабжения-города-москвы-до-2030-года-с-учётом-развития-присоединённых-территорий"/>По техническим причинам изменены сроки проведения публичных слушаний по проекту схемы теплоснабжения города Москвы до 2030 года с учётом развития присоединённых территорий<text:bookmark-end text:name="по-техническим-причинам-изменены-сроки-проведения-публичных-слушаний-по-проекту-схемы-теплоснабжения-города-москвы-до-2030-года-с-учётом-развития-присоединённых-территорий"/></text:h>
      <text:p text:style-name="First_20_paragraph">03.06.2016</text:p>
      <text:p text:style-name="Text_20_body"><text:span text:style-name="T1">Информация об актуализированных сроках будет представлена дополнительно.</text:span></text:p>
      <text:p text:style-name="Text_20_body"><text:line-break/></text:p>
      <text:p text:style-name="Text_20_body">Адрес страницы: <text:a xlink:type="simple" xlink:href="http://novokosino.mos.ru/public-hearings/notification-of-the-public-hearing/detail/3075599.html" office:name=""><text:span text:style-name="Definition">http://novokosino.mos.ru/public-hearings/notification-of-the-public-hearing/detail/3075599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21:12:43Z</meta:creation-date>
    <dc:date>2023-07-02T21:12:43Z</dc:date>
  </office:meta>
</office:document-meta>
</file>