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T1" style:family="text">
      <style:text-properties fo:font-weight="bold" style:font-weight-asian="bold" style:font-weight-complex="bold"/>
    </style:style>
    <style:style style:name="T2" style:family="text">
      <style:text-properties fo:font-weight="bold" style:font-weight-asian="bold" style:font-weight-complex="bold" style:text-underline-color="font-color" style:text-underline-style="solid" style:text-underline-width="auto"/>
    </style:style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публичные-слушания-по-проекту-градостроительного-плана-земельного-участка-гпзу-расположенного-по-адресу-ул.-салтыковская-вл.7г"/>Публичные слушания по «Проекту градостроительного плана земельного участка (ГПЗУ), расположенного по адресу: ул. Салтыковская, вл.7Г»<text:bookmark-end text:name="публичные-слушания-по-проекту-градостроительного-плана-земельного-участка-гпзу-расположенного-по-адресу-ул.-салтыковская-вл.7г"/></text:h>
      <text:p text:style-name="First_20_paragraph">15.02.2016</text:p>
      <text:p text:style-name="Text_20_body"><text:bookmark text:name="id__GoBack"/> <text:span text:style-name="T1">Оповещение о проведении публичных слушаний</text:span></text:p>
      <text:p text:style-name="Text_20_body">На публичные слушания представляется</text:p>
      <text:p text:style-name="Text_20_body"><text:span text:style-name="T1">«Проект градостроительного плана земельного участка (ГПЗУ), расположенного по адресу: ул. Салтыковская, вл.7Г»</text:span>.</text:p>
      <text:p text:style-name="Text_20_body">Информационные материалы по теме публичных слушаний представлены на экспозиции по адресу: улица Суздальская, д.20, конференц-зал управы района Новокосино.</text:p>
      <text:p text:style-name="Text_20_body"><text:span text:style-name="T1">Экспозиция открыта</text:span></text:p>
      <text:p text:style-name="Text_20_body"><text:span text:style-name="T1">с 24 февраля 2016 года по 03 марта 2016 года</text:span>.</text:p>
      <text:p text:style-name="Text_20_body">Часы работы: в рабочие дни - с 09.00 до 19.00, суббота и воскресенье – выходные дни.</text:p>
      <text:p text:style-name="Text_20_body"><text:span text:style-name="T1">Собрание участников публичных слушаний состоится 14 марта 2016 года в 19.00</text:span> по адресу: улица Суздальская, д.20, конференц-зал управы района Новокосино.</text:p>
      <text:p text:style-name="Text_20_body"><text:span text:style-name="T1">Время начала регистрации участников в 18:30.</text:span></text:p>
      <text:p text:style-name="Text_20_body"><text:span text:style-name="T1">В период проведения публичных слушаний участники публичных слушаний имеют право представить свои предложения и замечания по обсуждаемому проекту посредством:</text:span></text:p>
      <text:p text:style-name="Text_20_body">-записи предложений и замечаний в период работы экспозиции;</text:p>
      <text:p text:style-name="Text_20_body">-выступления на собрании участников публичных слушаний;</text:p>
      <text:p text:style-name="Text_20_body">-внесения записи в книгу (журнал регистрации участвующих в собрании участников публичных слушаний);</text:p>
      <text:p text:style-name="Text_20_body">-подачи в ходе собрания письменных предложений и замечаний;</text:p>
      <text:p text:style-name="Text_20_body">-направления в течение 7 дней со дня проведения собрания участников публичных слушаний письменных предложений и замечаний.</text:p>
      <text:p text:style-name="Text_20_body">Почтовый адрес Окружной комиссии в Восточном административном округе города Москвы:</text:p>
      <text:p text:style-name="Text_20_body">107076, Преображенская площадь, дом 9.</text:p>
      <text:p text:style-name="Text_20_body">Электронный адрес: <text:a xlink:type="simple" xlink:href="mailto:okruzhnaya-komissia-vao@yandex.ru" office:name=""><text:span text:style-name="Definition">okruzhnaya-komissia-vao@yandex.ru</text:span></text:a></text:p>
      <text:p text:style-name="Text_20_body">Контактный телефон: 8 (495) 702-51-01</text:p>
      <text:p text:style-name="Text_20_body"><text:span text:style-name="T1">Информационные материалы по проекту размещены на сайте </text:span><text:span text:style-name="T2">novokosino.mos.ru</text:span></text:p>
      <text:p text:style-name="Text_20_body"><text:line-break/></text:p>
      <text:p text:style-name="Text_20_body"><text:a xlink:type="simple" xlink:href="/ГПЗУ.docx" office:name=""><text:span text:style-name="Definition">Градостроительный план земельного участка</text:span></text:a></text:p>
      <text:p text:style-name="Text_20_body"><text:line-break/></text:p>
      <text:p text:style-name="Text_20_body">Адрес страницы: <text:a xlink:type="simple" xlink:href="http://novokosino.mos.ru/public-hearings/notification-of-the-public-hearing/detail/2521783.html" office:name=""><text:span text:style-name="Definition">http://novokosino.mos.ru/public-hearings/notification-of-the-public-hearing/detail/2521783.html</text:span></text:a></text:p>
      <text:p text:style-name="Text_20_body"><text:a xlink:type="simple" xlink:href="http://novokosino.mos.ru" office:name=""><text:span text:style-name="Definition">Управа района Новокосино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3-05-17T06:37:23Z</meta:creation-date>
    <dc:date>2023-05-17T06:37:23Z</dc:date>
  </office:meta>
</office:document-meta>
</file>