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идетельство-о-регистрации-средства-массовой-информации"/>Свидетельство о регистрации средства массовой информации<text:bookmark-end text:name="свидетельство-о-регистрации-средства-массовой-информации"/></text:h>
      <text:p text:style-name="First_20_paragraph">21.01.2015</text:p>
      <text:p text:style-name="Text_20_body">Уважаемые жители Новокосино!<text:line-break/><text:line-break/>Информируем Вас, что с января 2015 года, районное печатное издание "Новокосино. Вестник района" будет выходить только в электронном формате.<text:line-break/><text:span text:style-name="T1">Электронный адрес газеты "Новокосино. Вестник района"</text:span> <text:a xlink:type="simple" xlink:href="http://газетановокосино.рф/" office:name=""><text:span text:style-name="Definition">http://газетановокосино.рф/</text:span></text:a><text:line-break/></text:p>
      <text:p text:style-name="Text_20_body"><text:line-break/></text:p>
      <text:p text:style-name="Text_20_body">Адрес страницы: <text:a xlink:type="simple" xlink:href="http://novokosino.mos.ru/presscenter/newspaper-novokosino/detail/1528655.html" office:name=""><text:span text:style-name="Definition">http://novokosino.mos.ru/presscenter/newspaper-novokosino/detail/1528655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9T15:22:42Z</meta:creation-date>
    <dc:date>2025-06-19T15:22:42Z</dc:date>
  </office:meta>
</office:document-meta>
</file>