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многих-дворах-района-новокосино-можно-заняться-разнообразными-видами-спорта"/>Во многих дворах района Новокосино можно заняться разнообразными видами спорта<text:bookmark-end text:name="во-многих-дворах-района-новокосино-можно-заняться-разнообразными-видами-спорта"/></text:h>
      <text:p text:style-name="First_20_paragraph">01.06.2021</text:p>
      <text:p text:style-name="Text_20_body"><text:line-break/>Во многих дворах района Новокосино созданы условия для занятий разнообразными видами спорта, в том числе настольным теннисом и волейболом.</text:p>
      <text:p text:style-name="Text_20_body">Теннисные столы установлены по следующим адресам:</text:p>
      <text:p text:style-name="Text_20_body">— ул. Новокосинская, д. 12, корп. 1–5;</text:p>
      <text:p text:style-name="Text_20_body">— ул. Новокосинская, д. 14, корп. 1–5;</text:p>
      <text:p text:style-name="Text_20_body">— на бульваре между д. 7 и д. 11 на Салтыковской улице;</text:p>
      <text:p text:style-name="Text_20_body">— ул. Николая Старостина, д. 7;</text:p>
      <text:p text:style-name="Text_20_body">— ул. Николая Старостина, д. 11;</text:p>
      <text:p text:style-name="Text_20_body">— ул. Новокосинская, д. 37–39;</text:p>
      <text:p text:style-name="Text_20_body">— ул. Суздальская, д. 12, корп. 5;</text:p>
      <text:p text:style-name="Text_20_body">— ул. Суздальская, д. 26;</text:p>
      <text:p text:style-name="Text_20_body">— ул. Городецкая, д. 12/17.</text:p>
      <text:p text:style-name="Text_20_body">Волейбольные площадки находятся по адресам:</text:p>
      <text:p text:style-name="Text_20_body">— ул. Новокосинская, д. 20, корп. 3;</text:p>
      <text:p text:style-name="Text_20_body">— ул. Новокосинская, д. 17, корп. 1–5;</text:p>
      <text:p text:style-name="Text_20_body">— ул. Городецкая, д. 13/19;</text:p>
      <text:p text:style-name="Text_20_body">— на бульваре между д. 14, корп. 6 и д. 12, корп. 6 на Новокосинской ул.;</text:p>
      <text:p text:style-name="Text_20_body">— ул. Новокосинская, д. 12, корп. 1–5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novokosino.mos.ru/presscenter/news/detail/9997508.html" office:name=""><text:span text:style-name="Definition">http://novokosino.mos.ru/presscenter/news/detail/9997508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0T10:13:29Z</meta:creation-date>
    <dc:date>2024-02-10T10:13:29Z</dc:date>
  </office:meta>
</office:document-meta>
</file>