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йоне-новокосино-прошло-первенство-по-волейболу-среди-школьников"/>В районе Новокосино прошло первенство по волейболу среди школьников<text:bookmark-end text:name="в-районе-новокосино-прошло-первенство-по-волейболу-среди-школьников"/></text:h>
      <text:p text:style-name="First_20_paragraph">09.03.2021</text:p>
      <text:p text:style-name="Text_20_body"><text:line-break/><text:span text:style-name="T1">В ГБОУ «Школа Новокосино» по адресам: ул. Новокосинская, д. 13а и д. 13, стр. 1 прошло первенство по волейболу среди 7-8 классов.</text:span></text:p>
      <text:p text:style-name="Text_20_body">- В соревнованиях также принимала участие сборная команда 6 классов. Надо отметить, что самые юные участники дали настоящий бой всем соперникам и заняли второе место.</text:p>
      <text:p text:style-name="Text_20_body">Первое место заняла команда 7С класса, - рассказали в администрации школы.</text:p>
      <text:p text:style-name="Text_20_body"><text:line-break/></text:p>
      <text:p text:style-name="Text_20_body">Адрес страницы: <text:a xlink:type="simple" xlink:href="http://novokosino.mos.ru/presscenter/news/detail/9768283.html" office:name=""><text:span text:style-name="Definition">http://novokosino.mos.ru/presscenter/news/detail/9768283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3T05:34:38Z</meta:creation-date>
    <dc:date>2024-02-13T05:34:38Z</dc:date>
  </office:meta>
</office:document-meta>
</file>