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вартирник-для-любителей-советской-классики-пройдет-на-портале-арт-кластера-восток"/>Квартирник для любителей советской классики пройдет на портале Арт-кластера «Восток»<text:bookmark-end text:name="квартирник-для-любителей-советской-классики-пройдет-на-портале-арт-кластера-восток"/></text:h>
      <text:p text:style-name="First_20_paragraph">09.06.2020</text:p>
      <text:p text:style-name="Text_20_body">Досуговый центр на Городецкой организует квартирник с участием Алины Фарафановой. Зрителей будут ждать на портале досугового центра Арт-кластер «Восток» 11 июня.</text:p>
      <text:p text:style-name="Text_20_body">«Алина Фарафонова — лауреат международных и всероссийских конкурсов по академическому вокалу. Алина исполнит классические произведения, а также песни советской классики, которые пели Валентина Толкунова и Анна Герман. Так же Алина поделится упражнениями, которыми пользуется в своей профессиональной деятельности, чтобы голос был всегда в силе», — сообщается на портале досугового центра.</text:p>
      <text:p text:style-name="Text_20_body">Начало квартирника в 15.00. Трансляция будет проходить на портале досугового центра по ссылке: <text:a xlink:type="simple" xlink:href="https://art-vostok.ru/2020/06/07/kvartirnik_onlajn-v-gostjah-u-aliny-farafonovoj/." office:name=""><text:span text:style-name="Definition">https://art-vostok.ru/2020/06/07/kvartirnik_onlajn-v-gostjah-u-aliny-farafonovoj/.</text:span></text:a></text:p>
      <text:p text:style-name="Text_20_body"><text:line-break/></text:p>
      <text:p text:style-name="Text_20_body">Адрес страницы: <text:a xlink:type="simple" xlink:href="http://novokosino.mos.ru/presscenter/news/detail/8954555.html" office:name=""><text:span text:style-name="Definition">http://novokosino.mos.ru/presscenter/news/detail/8954555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11:13:33Z</meta:creation-date>
    <dc:date>2024-08-26T11:13:33Z</dc:date>
  </office:meta>
</office:document-meta>
</file>