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й-конкурс-это-у-нас-семейное-увлекательные-испытания-для-всей-семьи"/>Всероссийский конкурс «Это у нас семейное» увлекательные испытания для всей семьи!<text:bookmark-end text:name="всероссийский-конкурс-это-у-нас-семейное-увлекательные-испытания-для-всей-семьи"/></text:h>
      <text:p text:style-name="First_20_paragraph">04.06.2025</text:p>
      <text:p text:style-name="Text_20_body">Всероссийский конкурс «Это у нас семейное» увлекательные испытания для всей семьи!</text:p>
      <text:p text:style-name="Text_20_body"><text:line-break/></text:p>
      <text:p text:style-name="Text_20_body">Цель конкурса — создание условий для укрепления института семьи, продвижение в обществе семейных ценностей путём выявления и поддержки семей с активной жизненной позицией, заинтересованных во всестороннем саморазвитии.</text:p>
      <text:p text:style-name="Text_20_body"><text:line-break/></text:p>
      <text:p text:style-name="Text_20_body">Участники конкурса столкнутся с разнообразными интеллектуальными и творческими заданиями, превращая свое семейное время в незабываемый опыт. Не упустите шанс стать частичкой этого увлекательного события!</text:p>
      <text:p text:style-name="Text_20_body"><text:line-break/></text:p>
      <text:p text:style-name="Text_20_body">Регистрация на сайте этосемейное.рф.</text:p>
      <text:p text:style-name="Text_20_body"><text:line-break/></text:p>
      <text:p text:style-name="Text_20_body">Адрес страницы: <text:a xlink:type="simple" xlink:href="http://novokosino.mos.ru/presscenter/news/detail/13010604.html" office:name=""><text:span text:style-name="Definition">http://novokosino.mos.ru/presscenter/news/detail/13010604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4T10:35:20Z</meta:creation-date>
    <dc:date>2025-06-04T10:35:20Z</dc:date>
  </office:meta>
</office:document-meta>
</file>