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рк-для-электробусов-в-новокосине-откроют-в-2023-году"/>Парк для электробусов в Новокосине откроют в 2023 году<text:bookmark-end text:name="парк-для-электробусов-в-новокосине-откроют-в-2023-году"/></text:h>
      <text:p text:style-name="First_20_paragraph">19.06.2023</text:p>
      <text:p text:style-name="Text_20_body"><text:span text:style-name="T1">Новый центр обслуживания пассажирских автобусов и электробусов строят на участке между Салтыковской и Суздальской улицами. В нём планируют установить 13 современных зарядных станций для обслуживания 78 электробусов.</text:span></text:p>
      <text:p text:style-name="Text_20_body">По словам заместителя мэра Москвы Максима Ликсутова, сегодня в столице на 79 маршрутах работает больше тысячи электробусов, а к 2025 году их на улицах нашего города станет вдвое больше.</text:p>
      <text:p text:style-name="Text_20_body"><text:span text:style-name="T2">— Количество этого современного экологичного транспорта будет увеличиваться, поэтому в 2023 году откроем уже третий в России электробусный парк в районе Новокосино, — сообщил он.</text:span></text:p>
      <text:p text:style-name="Text_20_body">Парк занимает площадь около 3 гектаров. В нём планируют создать больше 200 рабочих мест. Он войдёт в состав филиала «Восточный» ГУП «Мосгортранс», который обслуживает маршруты в 11 районах Восточного округа.</text:p>
      <text:p text:style-name="Text_20_body"><text:line-break/></text:p>
      <text:p text:style-name="Text_20_body">Адрес страницы: <text:a xlink:type="simple" xlink:href="http://novokosino.mos.ru/presscenter/news/detail/11658294.html" office:name=""><text:span text:style-name="Definition">http://novokosino.mos.ru/presscenter/news/detail/11658294.html</text:span></text:a></text:p>
      <text:p text:style-name="Text_20_body"><text:a xlink:type="simple" xlink:href="http://novokosino.mos.ru" office:name=""><text:span text:style-name="Definition">Управа района Новокос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4T19:23:31Z</meta:creation-date>
    <dc:date>2023-07-24T19:23:31Z</dc:date>
  </office:meta>
</office:document-meta>
</file>