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-6-марта-проработает-каток-на-фестивальной-площадке-на-городецкой-улице"/>До 6 марта проработает каток на фестивальной площадке на Городецкой улице<text:bookmark-end text:name="до-6-марта-проработает-каток-на-фестивальной-площадке-на-городецкой-улице"/></text:h>
      <text:p text:style-name="First_20_paragraph">21.02.2022</text:p>
      <text:p text:style-name="Text_20_body"><text:span text:style-name="T1">Катки с искусственным льдом, расположенные на фестивальных площадках столицы, в том числе в районе Новокосино проработают до 6 марта включительно. Об этом сообщил портал «Московские сезоны».</text:span></text:p>
      <text:p text:style-name="Text_20_body">«Катки работают в будни с 11.00 до 22.00, в выходные с 10.00 до 22.00. Чтобы войти на каток, необходимо пройти предварительную регистрацию. Сделать это можно через приложение „Московские сезоны“ и на нашем сайте <text:a xlink:type="simple" xlink:href="https://moscowseasons.com/event/katki-moskvy-2021&amp;ndash" office:name=""><text:span text:style-name="Definition">https://moscowseasons.com/event/katki-moskvy-2021&amp;ndash</text:span></text:a>;2022/, выбрав локацию», — сообщил портал.</text:p>
      <text:p text:style-name="Text_20_body">В Новокосине, напомним, каток с искусственным льдом находится на фестивальной площадке, расположенной по адресу: улица Городецкая, владение 1.</text:p>
      <text:p text:style-name="Text_20_body">Для посещения ледовой площадки детям в возрасте от семи лет и старше и взрослым необходимо иметь средства индивидуальной защиты. Также потребуется соблюдение социальной дистанции в 1,5 метра.</text:p>
      <text:p text:style-name="Text_20_body"><text:line-break/></text:p>
      <text:p text:style-name="Text_20_body">Адрес страницы: <text:a xlink:type="simple" xlink:href="http://novokosino.mos.ru/presscenter/news/detail/10633825.html" office:name=""><text:span text:style-name="Definition">http://novokosino.mos.ru/presscenter/news/detail/10633825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8T22:29:27Z</meta:creation-date>
    <dc:date>2023-10-08T22:29:27Z</dc:date>
  </office:meta>
</office:document-meta>
</file>