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овокосино-проведут-мастер-класс-по-актерскому-мастерству"/>В Новокосино проведут мастер-класс по актерскому мастерству<text:bookmark-end text:name="в-новокосино-проведут-мастер-класс-по-актерскому-мастерству"/></text:h>
      <text:p text:style-name="First_20_paragraph">18.02.2022</text:p>
      <text:p text:style-name="Text_20_body"><text:span text:style-name="T1">Арт-кластер «Восток» приглашает жителей Новокосина на бесплатный мастер-класс по актерскому мастерству.</text:span></text:p>
      <text:p text:style-name="Text_20_body">— В программу открытого занятия войдут упражнения на психофизическое раскрепощение, на развитие внимания и фантазии. Также участники мастер-класса попробуют себя в этюдах на импровизацию, — рассказали в пресс-службе Арт-кластера.</text:p>
      <text:p text:style-name="Text_20_body">Мастер-класс проведет выпускник Российского института театрального искусства — ГИТИС Глеб Островский.</text:p>
      <text:p text:style-name="Text_20_body">Открытое занятие состоится в пятницу, 18 февраля, в помещении Арт-кластера «Восток» по адресу: улица Городецкая, дом 10б. Начало — в 16.00. Участие бесплатное, но необходима предварительная регистрация <text:a xlink:type="simple" xlink:href="https://art-vostok.ru/event/zanjatie-po-akterskomu-masterstvu/." office:name=""><text:span text:style-name="Definition">https://art-vostok.ru/event/zanjatie-po-akterskomu-masterstvu/.</text:span></text:a> Также при себе нужно иметь средства индивидуальной защиты.</text:p>
      <text:p text:style-name="Text_20_body">Дополнительная информация по телефону: +7 (495) 701-08-70.</text:p>
      <text:p text:style-name="Text_20_body"><text:line-break/></text:p>
      <text:p text:style-name="Text_20_body">Адрес страницы: <text:a xlink:type="simple" xlink:href="http://novokosino.mos.ru/presscenter/news/detail/10630258.html" office:name=""><text:span text:style-name="Definition">http://novokosino.mos.ru/presscenter/news/detail/10630258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4T05:38:50Z</meta:creation-date>
    <dc:date>2023-10-14T05:38:50Z</dc:date>
  </office:meta>
</office:document-meta>
</file>