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новокосино-провели-патриотическую-акцию-письмо-солдату"/>В Новокосино провели патриотическую акцию «Письмо солдату»<text:bookmark-end text:name="в-новокосино-провели-патриотическую-акцию-письмо-солдату"/></text:h>
      <text:p text:style-name="First_20_paragraph">15.02.2022</text:p>
      <text:p text:style-name="Text_20_body"><text:span text:style-name="T1">В преддверии Дня защитника Отечества в дошкольных корпусах на Суздальской ул., д. 18а и Новокосинской, ул., д. 15б ГБОУ «Школа Новокосино» прошла патриотическая акция «Письмо солдату».</text:span></text:p>
      <text:p text:style-name="Text_20_body">— Наши воспитанники вместе с воспитателями и родителями написали письма тем, кто проходит службу в Вооруженных силах Российской Федерации. Думаем, что будет особенно приятно солдатам читать теплые слова, согревающие души, от маленьких дошкольников. Письма ребята сложили в виде военных писем — треугольников. Кроме писем ребята рисовали рисунки, поздравительные открытки, создавали макеты. Эта акция стала отличной возможностью воспитания чувства гордости за свой народ, за армию, Родину, уважения к воину, его силе и смелости, — отметили в администрации школы.</text:p>
      <text:p text:style-name="Text_20_body"><text:line-break/></text:p>
      <text:p text:style-name="Text_20_body">Адрес страницы: <text:a xlink:type="simple" xlink:href="http://novokosino.mos.ru/presscenter/news/detail/10621295.html" office:name=""><text:span text:style-name="Definition">http://novokosino.mos.ru/presscenter/news/detail/10621295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5:54:50Z</meta:creation-date>
    <dc:date>2023-05-23T05:54:50Z</dc:date>
  </office:meta>
</office:document-meta>
</file>