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ециалисты-отремонтировали-адресный-указатель-на-фасаде-дома-на-суздальской-улице"/>Специалисты отремонтировали адресный указатель на фасаде дома на Суздальской улице<text:bookmark-end text:name="специалисты-отремонтировали-адресный-указатель-на-фасаде-дома-на-суздальской-улице"/></text:h>
      <text:p text:style-name="First_20_paragraph">11.02.2022</text:p>
      <text:p text:style-name="Text_20_body"><text:span text:style-name="T1">Житель дома 24, корпус 1 на Суздальской улице пожаловался, что на адресном указателе на фасаде перестала работать подсветка.</text:span></text:p>
      <text:p text:style-name="Text_20_body">— Не горит табличка с номером дома, — рассказал мужчина.</text:p>
      <text:p text:style-name="Text_20_body">Как сообщили в ГБУ «Жилищник района Новокосино», работники участка отремонтировали ночную подсветку.</text:p>
      <text:p text:style-name="Text_20_body">— Подсветка домового указателя восстановлена, — отметили в «Жилищнике».</text:p>
      <text:p text:style-name="Text_20_body">Напомним, по всем вопросам жилищно-коммунального хозяйства и благоустройства жители могут обращаться в ГБУ «Жилищник района Новокосино», которое располагается по адресу: улица Суздальская, дом 34а. Телефон: 8 (495) 701-07-35, электронная почта: <text:a xlink:type="simple" xlink:href="mailto:info@gbunovokosino.ru" office:name=""><text:span text:style-name="Definition">info@gbunovokosino.ru</text:span></text:a>. Контактные данные мастеров и начальников участков размещены на информационных стендах в каждом подъезде.</text:p>
      <text:p text:style-name="Text_20_body"><text:line-break/></text:p>
      <text:p text:style-name="Text_20_body">Адрес страницы: <text:a xlink:type="simple" xlink:href="http://novokosino.mos.ru/presscenter/news/detail/10614396.html" office:name=""><text:span text:style-name="Definition">http://novokosino.mos.ru/presscenter/news/detail/10614396.html</text:span></text:a></text:p>
      <text:p text:style-name="Text_20_body"><text:a xlink:type="simple" xlink:href="http://novokosino.mos.ru" office:name=""><text:span text:style-name="Definition">Управа района Новокос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4T10:14:45Z</meta:creation-date>
    <dc:date>2023-07-14T10:14:45Z</dc:date>
  </office:meta>
</office:document-meta>
</file>