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дъезде-доме-на-салтыковской-улице-привели-в-порядок-мусоропровод"/>В подъезде доме на Салтыковской улице привели в порядок мусоропровод<text:bookmark-end text:name="в-подъезде-доме-на-салтыковской-улице-привели-в-порядок-мусоропровод"/></text:h>
      <text:p text:style-name="First_20_paragraph">01.02.2022</text:p>
      <text:p text:style-name="Text_20_body"><text:span text:style-name="T1">Житель дома 7, корпус 1 на Салтыковской улице пожаловался на забившийся мусоропровод в подъезде.</text:span></text:p>
      <text:p text:style-name="Text_20_body">— Просьба привести в порядок, — обратился к властям мужчина.</text:p>
      <text:p text:style-name="Text_20_body">Сотрудники ГБУ «Жилищник района Новокосино» прочистили мусороприемник, приведя его в порядок.</text:p>
      <text:p text:style-name="Text_20_body">— Выполнены работы по устранению засора, — рассказали в ГБУ.</text:p>
      <text:p text:style-name="Text_20_body">Напомним, по всем вопросам жилищно-коммунального хозяйства и благоустройства жители могут обращаться в ГБУ «Жилищник района Новокосино», которое располагается по адресу: улица Суздальская, дом 34а. Телефон: 8 (495) 701-07-35, электронная почта: info@gbunovokosino.ru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novokosino.mos.ru/presscenter/news/detail/10589524.html" office:name=""><text:span text:style-name="Definition">http://novokosino.mos.ru/presscenter/news/detail/10589524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7:30:37Z</meta:creation-date>
    <dc:date>2023-07-19T07:30:37Z</dc:date>
  </office:meta>
</office:document-meta>
</file>