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школьники-из-новокосина-защитят-научные-проекты"/>Школьники из Новокосина защитят научные проекты<text:bookmark-end text:name="школьники-из-новокосина-защитят-научные-проекты"/></text:h>
      <text:p text:style-name="First_20_paragraph">07.12.2021</text:p>
      <text:p text:style-name="Text_20_body"><text:line-break/><text:span text:style-name="T1">В дошкольных корпусах на Суздальской 10а и Новокосинской 9а школы «Новокосино» проходит защита тематических проектов в рамках опытно-экспериментальной деятельности «Экспериментариум». Об этом сообщается на сайте учебного заведения.</text:span></text:p>
      <text:p text:style-name="Text_20_body">" Дети рассказывают о свойствах воды и воздуха, секретах вулканов, проводят исследовательскую деятельность по тематике своих проектов. Работа в лаборатории всегда вызывает интерес у маленьких исследователей», — говорится в сообщении.</text:p>
      <text:p text:style-name="Text_20_body">Каждый раз школьники представляют яркие и оригинальные проекты.</text:p>
      <text:p text:style-name="Text_20_body"><text:line-break/></text:p>
      <text:p text:style-name="Text_20_body">Адрес страницы: <text:a xlink:type="simple" xlink:href="http://novokosino.mos.ru/presscenter/news/detail/10453950.html" office:name=""><text:span text:style-name="Definition">http://novokosino.mos.ru/presscenter/news/detail/10453950.html</text:span></text:a></text:p>
      <text:p text:style-name="Text_20_body"><text:a xlink:type="simple" xlink:href="http://novokosino.mos.ru" office:name=""><text:span text:style-name="Definition">Управа района Новокос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2-27T16:12:37Z</meta:creation-date>
    <dc:date>2023-12-27T16:12:37Z</dc:date>
  </office:meta>
</office:document-meta>
</file>