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новокосино-заработает-медиавыставка"/>В Новокосино заработает медиавыставка<text:bookmark-end text:name="в-новокосино-заработает-медиавыставка"/></text:h>
      <text:p text:style-name="First_20_paragraph">12.11.2021</text:p>
      <text:p text:style-name="Text_20_body"><text:line-break/><text:span text:style-name="T1">Арт-кластер «Восток» приглашает жителей района Новокосино на медиавыставку из цикла #артвосток — постимпрессионизм. На этот раз гости смогут ознакомиться с работами французского художника, создателя «пуантелизма» Жоржа Сёра.</text:span></text:p>
      <text:p text:style-name="Text_20_body">— Этот французский художник ввел в живопись метод создания картин посредством нанесения на холст множества рядом расположенных точек чистых контрастных цветов — «пуантилизм». Картины Жоржа Сёра отличаются свойственной для разработанной им техники монументальностью. Даже пляшущие канкан танцовщицы не кажутся подвижными, как у Дега, — они будто застыли, — рассказали в пресс-службе Арт-кластера.</text:p>
      <text:p text:style-name="Text_20_body">Открытие выставки состоится в понедельник, 15 ноября, в 13.00 по адресу: ул. Городецкая, д. 10б. Ознакомиться с медиавыставкой можно будет до 19 ноября включительно. Вход бесплатный по предварительной регистрации <text:a xlink:type="simple" xlink:href="https://art-vostok.ru/event/artvostok-postimpressionizm-sera-2/." office:name=""><text:span text:style-name="Definition">https://art-vostok.ru/event/artvostok-postimpressionizm-sera-2/.</text:span></text:a></text:p>
      <text:p text:style-name="Text_20_body">Дополнительная информация по телефону: +7 (495) 701-08-70.</text:p>
      <text:p text:style-name="Text_20_body"><text:line-break/></text:p>
      <text:p text:style-name="Text_20_body">Адрес страницы: <text:a xlink:type="simple" xlink:href="http://novokosino.mos.ru/presscenter/news/detail/10390888.html" office:name=""><text:span text:style-name="Definition">http://novokosino.mos.ru/presscenter/news/detail/10390888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00:37:16Z</meta:creation-date>
    <dc:date>2023-11-09T00:37:16Z</dc:date>
  </office:meta>
</office:document-meta>
</file>