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тхэквондо-провели-в-новокосино"/>Мастер-класс по тхэквондо провели в Новокосино<text:bookmark-end text:name="мастер-класс-по-тхэквондо-провели-в-новокосино"/></text:h>
      <text:p text:style-name="First_20_paragraph">11.10.2021</text:p>
      <text:p text:style-name="Text_20_body"><text:span text:style-name="T1">В секции «Тхэквондо» центра творчества, досуга и спорта «Родник» района Новокосино прошло открытое занятие.</text:span></text:p>
      <text:p text:style-name="Text_20_body">— Сначала ребята сделали упражнения на разминку и растяжку. Затем учились правильно выставлять блоки и наносить удары. Занятие прошло увлекательно. Все участники остались довольны! — рассказали в «Роднике».</text:p>
      <text:p text:style-name="Text_20_body">Узнать подробнее о деятельности центра творчества, досуга и спорта «Родник» можно на сайте: ctdsrodnik.ru или по телефону: +7 (495) 702-17-11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novokosino.mos.ru/presscenter/news/detail/10315188.html" office:name=""><text:span text:style-name="Definition">http://novokosino.mos.ru/presscenter/news/detail/10315188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08:17:54Z</meta:creation-date>
    <dc:date>2025-03-03T08:17:54Z</dc:date>
  </office:meta>
</office:document-meta>
</file>