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центре-родник-пройдет-мастер-класс-по-тхэквондо"/>В центре «Родник» пройдет мастер-класс по тхэквондо<text:bookmark-end text:name="в-центре-родник-пройдет-мастер-класс-по-тхэквондо"/></text:h>
      <text:p text:style-name="First_20_paragraph">06.10.2021</text:p>
      <text:p text:style-name="Text_20_body">Центр творчества, досуга и спорта «Родник» приглашает юных жителей района Новокосино на открытое занятие в секции по тхэквондо.</text:p>
      <text:p text:style-name="Text_20_body">— Вначале участники под руководством инструктора по спорту Николая Гапонова проведут разминку, а затем отработают различные виды ударов ногой: прямой, прямой на бегу и прямой в прыжке, — рассказали в центре «Родник».</text:p>
      <text:p text:style-name="Text_20_body">Занятие состоится в среду, 6 октября, по адресу: улица Новокосинская, дом 6а. Начало — в 19.00. Участие бесплатное.</text:p>
      <text:p text:style-name="Text_20_body">Дополнительная информация по телефону: +7 (495) 702-17-11.</text:p>
      <text:p text:style-name="Text_20_body">Напомним, в секции по тхэквондо действуют две возрастные группы: 4–9 и 10–18 лет. Помимо тренировок по боевому искусству, ребят готовят и к сдаче норм ГТО.</text:p>
      <text:p text:style-name="Text_20_body">Фото: pixabay.com</text:p>
      <text:p text:style-name="Text_20_body"><text:line-break/></text:p>
      <text:p text:style-name="Text_20_body">Адрес страницы: <text:a xlink:type="simple" xlink:href="http://novokosino.mos.ru/presscenter/news/detail/10304301.html" office:name=""><text:span text:style-name="Definition">http://novokosino.mos.ru/presscenter/news/detail/10304301.html</text:span></text:a></text:p>
      <text:p text:style-name="Text_20_body"><text:a xlink:type="simple" xlink:href="http://novokosino.mos.ru" office:name=""><text:span text:style-name="Definition">Управа района Новокос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10T20:55:12Z</meta:creation-date>
    <dc:date>2024-03-10T20:55:12Z</dc:date>
  </office:meta>
</office:document-meta>
</file>