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ра-степаненко---регионы-хотят-наделить-полномочиями-в-сфере-охраны-природных-территорий"/>Вера Степаненко - Регионы хотят наделить полномочиями в сфере охраны природных территорий<text:bookmark-end text:name="вера-степаненко---регионы-хотят-наделить-полномочиями-в-сфере-охраны-природных-территорий"/></text:h>
      <text:p text:style-name="First_20_paragraph">08.05.2014</text:p>
      <text:p text:style-name="Text_20_body"><text:span text:style-name="T1">6 мая на заседании комиссии Московской городской Думы по экологической политике под председательством Веры Степаненко был рассмотрен проект федерального закона № 468820-6 «О внесении изменений в Федеральный закон «Об особо охраняемых природных территориях» и статью 28.3 Кодекса Российской Федерации об административных правонарушениях» (в части уточнения отдельных полномочий государственных бюджетных учреждений субъектов Российской Федерации, осуществляющих управление особо охраняемыми природными территориями регионального значения).</text:span></text:p>
      <text:p text:style-name="Text_20_body">Документ разработан с целью уточнения отдельных полномочий государственных бюджетных учреждений субъектов РФ, в управлении которых находятся особо охраняемые территории регионального значения. В частности, речь идет о полномочиях по госнадзору в области охраны и использования данных природных зон.</text:p>
      <text:p text:style-name="Text_20_body">Изменения, предлагаемые к внесению в административный Кодекс, в случае их принятия, позволят составлять протоколы непосредственно на месте совершения правонарушения. Такое право будет предоставлено должностным лицам и отдельным работникам федеральных и региональных государственных бюджетных учреждений, управляющих природными территориями. Авторы законопроекта полагают, что подобная мера повысит эффективность осуществления надзора.</text:p>
      <text:p text:style-name="Text_20_body">Председатель комиссии по экологической политике Вера Степаненко (фракция <text:span text:style-name="T1">«ЕДИНАЯ РОССИЯ»</text:span>) согласилась с мнением экспертов о том, что документ структурирует действующие нормы и позволяет сделать более прозрачной работу надзорных органов.</text:p>
      <text:p text:style-name="Text_20_body"><text:line-break/></text:p>
      <text:p text:style-name="Text_20_body">Адрес страницы: <text:a xlink:type="simple" xlink:href="http://novokosino.mos.ru/presscenter/news/detail/1029366.html" office:name=""><text:span text:style-name="Definition">http://novokosino.mos.ru/presscenter/news/detail/1029366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14:31:06Z</meta:creation-date>
    <dc:date>2023-07-24T14:31:06Z</dc:date>
  </office:meta>
</office:document-meta>
</file>