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на-салтыковской-улице-отремонтировали-пандус"/>В подъезде дома на Салтыковской улице отремонтировали пандус<text:bookmark-end text:name="в-подъезде-дома-на-салтыковской-улице-отремонтировали-пандус"/></text:h>
      <text:p text:style-name="First_20_paragraph">01.10.2021</text:p>
      <text:p text:style-name="Text_20_body"><text:line-break/></text:p>
      <text:p text:style-name="Text_20_body">Жительница дома 7, корпус 1 на Салтыковской улице пожаловалась на поврежденный металлический пандус на первом этаже.</text:p>
      <text:p text:style-name="Text_20_body">— Один из спусков провалился под ступеньку, — рассказала женщина.</text:p>
      <text:p text:style-name="Text_20_body">Как сообщили в районном ГБУ «Жилищник», работники учреждения отремонтировали пандус.</text:p>
      <text:p text:style-name="Text_20_body">Напомним, по всем вопросам жилищно-коммунального хозяйства и благоустройства жители могут обращаться в ГБУ «Жилищник района Новокосино», которое располагается по адресу: улица Суздальская, дом 34а. Телефон: 8 (495) 701-07-35, электронная почта: <text:a xlink:type="simple" xlink:href="mailto:info@gbunovokosino.ru" office:name=""><text:span text:style-name="Definition">info@gbunovokosino.ru</text:span></text:a>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novokosino.mos.ru/presscenter/news/detail/10291042.html" office:name=""><text:span text:style-name="Definition">http://novokosino.mos.ru/presscenter/news/detail/10291042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01:38:58Z</meta:creation-date>
    <dc:date>2025-05-03T01:38:58Z</dc:date>
  </office:meta>
</office:document-meta>
</file>