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дарность-от-сухаревой-и.в.-классному-руководителю-9б-класса-школы-1591-вишняковой-тамаре-ивикторовне"/>Благодарность от Сухаревой И.В. классному руководителю 9"Б" класса школы № 1591 Вишняковой Тамаре иВикторовне<text:bookmark-end text:name="благодарность-от-сухаревой-и.в.-классному-руководителю-9б-класса-школы-1591-вишняковой-тамаре-ивикторовне"/></text:h>
      <text:p text:style-name="First_20_paragraph">26.03.2020</text:p>
      <text:p text:style-name="Text_20_body"><text:line-break/></text:p>
      <text:p text:style-name="Text_20_body">Адрес страницы: <text:a xlink:type="simple" xlink:href="http://novokosino.mos.ru/presscenter/gratitude/detail/8790576.html" office:name=""><text:span text:style-name="Definition">http://novokosino.mos.ru/presscenter/gratitude/detail/8790576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9:31:21Z</meta:creation-date>
    <dc:date>2023-06-21T19:31:21Z</dc:date>
  </office:meta>
</office:document-meta>
</file>